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2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2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2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2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2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2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2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3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3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3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3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3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3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3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4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4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4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4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4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4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4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11" style:parent-style-name="內文" style:family="paragraph">
      <style:text-properties style:font-name="標楷體" style:font-name-asian="標楷體" style:font-size-complex="12pt" fo:background-color="#FFFFFF"/>
    </style:style>
    <style:style style:name="P12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 style:font-size-complex="12pt"/>
    </style:style>
    <style:style style:name="P13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P15" style:parent-style-name="內文" style:family="paragraph">
      <style:paragraph-properties fo:margin-left="0.3916in" fo:text-indent="-0.3916in">
        <style:tab-stops/>
      </style:paragraph-properties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P17" style:parent-style-name="內文" style:family="paragraph">
      <style:paragraph-properties fo:margin-left="0.3916in" fo:text-indent="-0.3916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P19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20" style:parent-style-name="內文" style:family="paragraph">
      <style:paragraph-properties fo:margin-left="0.3916in" fo:text-indent="-0.3916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P23" style:parent-style-name="內文" style:family="paragraph">
      <style:paragraph-properties fo:margin-left="0.3916in" fo:text-indent="-0.3916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P25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26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27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28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29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30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TableColumn32" style:family="table-column">
      <style:table-column-properties style:column-width="1.2798in"/>
    </style:style>
    <style:style style:name="TableColumn33" style:family="table-column">
      <style:table-column-properties style:column-width="5.4138in"/>
    </style:style>
    <style:style style:name="Table31" style:family="table">
      <style:table-properties style:width="6.6937in" fo:margin-left="0.1937in" table:align="lef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7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Wingdings" style:font-name-asian="Wingdings" style:font-name-complex="Wingdings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Wingdings" style:font-name-asian="Wingdings" style:font-name-complex="Wingdings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Wingdings" style:font-name-asian="Wingdings" style:font-name-complex="Wingdings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style:font-size-complex="12pt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style:font-size-complex="12pt"/>
    </style:style>
    <style:style style:name="P61" style:parent-style-name="內文" style:family="paragraph">
      <style:text-properties style:font-name="標楷體" style:font-name-asian="標楷體" style:font-size-complex="12pt"/>
    </style:style>
    <style:style style:name="P62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63" style:parent-style-name="內文" style:family="paragraph">
      <style:paragraph-properties fo:margin-left="0.3916in" fo:text-indent="-0.3916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P66" style:parent-style-name="內文" style:family="paragraph">
      <style:text-properties style:font-name="標楷體" style:font-name-asian="標楷體" style:font-size-complex="12pt"/>
    </style:style>
    <style:style style:name="P67" style:parent-style-name="內文" style:family="paragraph">
      <style:text-properties style:font-name="標楷體" style:font-name-asian="標楷體" style:font-size-complex="12pt"/>
    </style:style>
    <style:style style:name="P68" style:parent-style-name="內文" style:family="paragraph">
      <style:text-properties style:font-name="標楷體" style:font-name-asian="標楷體" style:font-size-complex="12pt"/>
    </style:style>
    <style:style style:name="P69" style:parent-style-name="內文" style:family="paragraph">
      <style:paragraph-properties fo:margin-left="0.3916in" fo:text-indent="-0.3916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size-complex="12pt" fo:background-color="#FFFFFF"/>
    </style:style>
    <style:style style:name="T71" style:parent-style-name="預設段落字型" style:family="text">
      <style:text-properties style:font-name="標楷體" style:font-name-asian="標楷體" style:font-size-complex="12pt" fo:background-color="#FFFFFF"/>
    </style:style>
    <style:style style:name="P72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73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74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75" style:parent-style-name="內文" style:family="paragraph">
      <style:paragraph-properties fo:margin-left="0.3916in" fo:text-indent="-0.3916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Wingdings" style:font-name-asian="Wingdings" style:font-name-complex="Wingdings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P81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82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83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84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85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86" style:parent-style-name="內文" style:family="paragraph">
      <style:paragraph-properties fo:text-align="center" fo:margin-left="0.3916in" fo:text-indent="-0.3916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Wingdings" style:font-name-asian="Wingdings" style:font-name-complex="Wingdings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Wingdings" style:font-name-asian="Wingdings" style:font-name-complex="Wingdings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Wingdings" style:font-name-asian="Wingdings" style:font-name-complex="Wingdings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P101" style:parent-style-name="內文" style:family="paragraph">
      <style:paragraph-properties fo:text-align="center"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102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TableColumn104" style:family="table-column">
      <style:table-column-properties style:column-width="0.5895in"/>
    </style:style>
    <style:style style:name="TableColumn105" style:family="table-column">
      <style:table-column-properties style:column-width="1.0826in"/>
    </style:style>
    <style:style style:name="TableColumn106" style:family="table-column">
      <style:table-column-properties style:column-width="4.9222in"/>
    </style:style>
    <style:style style:name="Table103" style:family="table">
      <style:table-properties style:width="6.5944in" fo:margin-left="0.3916in" table:align="left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10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12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 style:font-size-complex="12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 style:font-size-complex="12pt"/>
    </style:style>
    <style:style style:name="TableRow121" style:family="table-row">
      <style:table-row-properties/>
    </style:style>
    <style:style style:name="P12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 style:font-size-complex="12pt"/>
    </style:style>
    <style:style style:name="TableRow127" style:family="table-row">
      <style:table-row-properties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text-properties style:font-name="標楷體" style:font-name-asian="標楷體" style:font-size-complex="12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標楷體" style:font-name-asian="標楷體" style:font-size-complex="12pt"/>
    </style:style>
    <style:style style:name="TableRow134" style:family="table-row">
      <style:table-row-properties/>
    </style:style>
    <style:style style:name="P13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text-properties style:font-name="標楷體" style:font-name-asian="標楷體" style:font-size-complex="12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text-properties style:font-name="標楷體" style:font-name-asian="標楷體" style:font-size-complex="12pt"/>
    </style:style>
    <style:style style:name="P140" style:parent-style-name="內文" style:family="paragraph">
      <style:text-properties style:font-name="標楷體" style:font-name-asian="標楷體" style:font-size-complex="12pt"/>
    </style:style>
    <style:style style:name="P141" style:parent-style-name="內文" style:family="paragraph">
      <style:text-properties style:font-name="標楷體" style:font-name-asian="標楷體" style:font-size-complex="12pt"/>
    </style:style>
    <style:style style:name="P142" style:parent-style-name="內文" style:family="paragraph">
      <style:text-properties style:font-name="標楷體" style:font-name-asian="標楷體" style:font-size-complex="12pt"/>
    </style:style>
    <style:style style:name="P143" style:parent-style-name="內文" style:family="paragraph">
      <style:text-properties style:font-name="標楷體" style:font-name-asian="標楷體" style:font-size-complex="12pt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text-properties style:font-name="標楷體" style:font-name-asian="標楷體" style:font-size-complex="12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text-properties style:font-name="標楷體" style:font-name-asian="標楷體" style:font-size-complex="12pt"/>
    </style:style>
    <style:style style:name="TableRow151" style:family="table-row">
      <style:table-row-properties/>
    </style:style>
    <style:style style:name="P15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text-properties style:font-name="標楷體" style:font-name-asian="標楷體" style:font-size-complex="12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text-properties style:font-name="標楷體" style:font-name-asian="標楷體" style:font-size-complex="12pt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text-properties style:font-name="標楷體" style:font-name-asian="標楷體" style:font-size-complex="12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="標楷體" style:font-name-asian="標楷體" style:font-size-complex="12pt"/>
    </style:style>
    <style:style style:name="TableRow164" style:family="table-row">
      <style:table-row-properties/>
    </style:style>
    <style:style style:name="P165" style:parent-style-name="內文" style:family="paragraph">
      <style:text-properties style:font-name="標楷體" style:font-name-asian="標楷體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="標楷體" style:font-name-asian="標楷體"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text-properties style:font-name="標楷體" style:font-name-asian="標楷體" style:font-size-complex="12pt"/>
    </style:style>
    <style:style style:name="P170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171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172" style:parent-style-name="內文" style:family="paragraph">
      <style:paragraph-properties fo:margin-left="0.3916in" fo:text-indent="-0.3916in">
        <style:tab-stops/>
      </style:paragraph-properties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P194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195" style:parent-style-name="內文" style:family="paragraph">
      <style:paragraph-properties fo:margin-left="0.3916in" fo:text-indent="-0.3916in">
        <style:tab-stops/>
      </style:paragraph-properties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P211" style:parent-style-name="內文" style:family="paragraph">
      <style:paragraph-properties fo:margin-left="0.3916in" fo:text-indent="-0.3916in">
        <style:tab-stops/>
      </style:paragraph-properties>
      <style:text-properties style:font-name="標楷體" style:font-name-asian="標楷體" style:font-size-complex="12pt"/>
    </style:style>
    <style:style style:name="P212" style:parent-style-name="內文" style:family="paragraph">
      <style:paragraph-properties fo:margin-left="0.3916in" fo:text-indent="-0.3916in">
        <style:tab-stops/>
      </style:paragraph-properties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P214" style:parent-style-name="內文" style:family="paragraph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P231" style:parent-style-name="內文" style:family="paragraph">
      <style:text-properties style:font-name="標楷體" style:font-name-asian="標楷體" style:font-size-complex="12pt"/>
    </style:style>
    <style:style style:name="P232" style:parent-style-name="內文" style:family="paragraph">
      <style:text-properties style:font-name="標楷體" style:font-name-asian="標楷體" style:font-size-complex="12pt"/>
    </style:style>
    <style:style style:name="P233" style:parent-style-name="內文" style:family="paragraph">
      <style:text-properties style:font-name="標楷體" style:font-name-asian="標楷體" style:font-size-complex="12pt"/>
    </style:style>
    <style:style style:name="P234" style:parent-style-name="內文" style:family="paragraph">
      <style:text-properties style:font-name="標楷體" style:font-name-asian="標楷體" style:font-size-complex="12pt"/>
    </style:style>
    <style:style style:name="P235" style:parent-style-name="內文" style:family="paragraph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family="graphic" style:name="a6">
      <style:graphic-properties style:wrap="run-through" style:run-through="foreground" draw:fill="none" draw:stroke="solid" svg:stroke-width="0.02778in" svg:stroke-color="#385d8a" svg:stroke-opacity="100%" svg:stroke-linecap="butt" style:horizontal-rel="page-content" style:vertical-rel="paragraph" style:horizontal-pos="right" style:vertical-pos="from-top"/>
    </style:style>
    <style:style style:family="graphic" style:name="a0" style:parent-style-name="Graphics">
      <style:graphic-properties fo:border="0.01042in none" fo:background-color="transparent" style:wrap="run-through" style:run-through="foreground" fo:clip="rect(0.21934in, 3.5112in, 2.64408in, 0in)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foreground" draw:fill="solid" draw:fill-color="#000000" draw:opacity="100%" draw:stroke="none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2.58176in, 0in, 0in, 3.5098in)" style:horizontal-rel="paragraph" style:vertical-rel="paragraph" style:horizontal-pos="from-left" style:vertical-pos="from-top"/>
    </style:style>
    <style:style style:family="graphic" style:name="a8">
      <style:graphic-properties style:wrap="run-through" style:run-through="foreground" draw:fill="none" draw:stroke="solid" svg:stroke-width="0.02778in" svg:stroke-color="#385d8a" svg:stroke-opacity="100%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2.61549in, 3.47747in, 0in, 0in)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4f81bd" draw:opacity="100%" draw:stroke="solid" svg:stroke-width="0.02778in" svg:stroke-color="#385d8a" svg:stroke-opacity="100%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solid" draw:fill-color="#4f81bd" draw:opacity="100%" draw:stroke="solid" svg:stroke-width="0.02778in" svg:stroke-color="#385d8a" svg:stroke-opacity="100%" svg:stroke-linecap="butt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run-through" style:run-through="foreground" fo:clip="rect(0.23621in, -0.0492in, 2.62721in, 3.5604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110</text:span><text:span text:style-name="T3">學年度</text:span><text:span text:style-name="T4">高二選修</text:span><text:span text:style-name="T5">【</text:span><text:span text:style-name="T6">0911</text:span><text:span text:style-name="T7">學習心理學</text:span><text:span text:style-name="T8">-行為學派篇</text:span><text:span text:style-name="T9">】</text:span><text:span text:style-name="T10">筆記學習單</text:span></text:p>
      <text:p text:style-name="P11">古典制約</text:p>
      <text:p text:style-name="P12">「制約」(conditioning)：特定條件下會產生特定反應，可以說是_____________。</text:p>
      <text:p text:style-name="P13">1.實驗介紹：_________________狗唾液實驗</text:p>
      <text:p text:style-name="內文"><text:span text:style-name="T14"><draw:frame draw:z-index="251660288" draw:style-name="a0" draw:name="圖片 1" text:anchor-type="paragraph" svg:x="0.32083in" svg:y="0.12083in" svg:width="1.55833in" svg:height="1.05in" style:rel-width="scale" style:rel-height="scale"><draw:image xlink:href="media/image1.jpg" xlink:type="simple" xlink:show="embed" xlink:actuate="onLoad"/><svg:title/><svg:desc/></draw:frame></text:span></text:p>
      <text:p text:style-name="P15"><text:span text:style-name="T16"><draw:frame draw:z-index="251662336" draw:style-name="a1" draw:name="圖片 2" text:anchor-type="paragraph" svg:x="4.9375in" svg:y="0.24583in" svg:width="1.55903in" svg:height="1.18889in" style:rel-width="scale" style:rel-height="scale"><draw:image xlink:href="media/image1.jpg" xlink:type="simple" xlink:show="embed" xlink:actuate="onLoad"/><svg:title/><svg:desc/></draw:frame></text:span></text:p>
      <text:p text:style-name="P17"><text:span text:style-name="T18"><draw:frame draw:z-index="251666432" draw:style-name="a2" draw:name="圖片 4" text:anchor-type="paragraph" svg:x="2.6375in" svg:y="0.02083in" svg:width="1.575in" svg:height="1.17222in" style:rel-width="scale" style:rel-height="scale"><draw:image xlink:href="media/image1.jpg" xlink:type="simple" xlink:show="embed" xlink:actuate="onLoad"/><svg:title/><svg:desc/></draw:frame></text:span></text:p>
      <text:p text:style-name="P19"/>
      <text:p text:style-name="P20"><text:span text:style-name="T21"><draw:custom-shape svg:x="4.37083in" svg:y="0.05417in" svg:width="0.425in" svg:height="0.25833in" draw:z-index="251669504" draw:id="id0" draw:style-name="a3" draw:name="箭號: 向右 7" text:anchor-type="paragraph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5035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span><text:span text:style-name="T22"><draw:custom-shape svg:x="2.0625in" svg:y="0.0375in" svg:width="0.425in" svg:height="0.25833in" draw:z-index="251667456" draw:id="id1" draw:style-name="a4" draw:name="箭號: 向右 6" text:anchor-type="paragraph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5035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span></text:p>
      <text:p text:style-name="P23"><text:span text:style-name="T24"><draw:frame draw:z-index="251664384" draw:style-name="a5" draw:name="圖片 3" text:anchor-type="paragraph" svg:x="0.3125in" svg:y="0.02083in" svg:width="1.55833in" svg:height="1.05in" style:rel-width="scale" style:rel-height="scale"><draw:image xlink:href="media/image1.jpg" xlink:type="simple" xlink:show="embed" xlink:actuate="onLoad"/><svg:title/><svg:desc/></draw:frame></text:span></text:p>
      <text:p text:style-name="P25"/>
      <text:p text:style-name="P26"/>
      <text:p text:style-name="P27"><text:s text:c="25"/>效果：___先鈴後食(0.5秒)_____________</text:p>
      <text:p text:style-name="P28"><text:s text:c="31"/>___鈴食同步__________________</text:p>
      <text:p text:style-name="P29"><text:s text:c="31"/>___先食後鈴__________________</text:p>
      <text:p text:style-name="P30">2.古典制約的現象</text:p>
      <table:table table:style-name="Table31">
        <table:table-columns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名 <text:s/>稱</text:p>
          </table:table-cell>
          <table:table-cell table:style-name="TableCell37">
            <text:p text:style-name="P38">現<text:s text:c="5"/>象<text:s text:c="5"/>說<text:s text:c="5"/>明</text:p>
          </table:table-cell>
        </table:table-row>
        <table:table-row table:style-name="TableRow39">
          <table:table-cell table:style-name="TableCell40">
            <text:p text:style-name="P41"/>
          </table:table-cell>
          <table:table-cell table:style-name="TableCell42">
            <text:p text:style-name="內文"><text:span text:style-name="T43">只有鈴聲但不給食物</text:span><text:span text:style-name="T44"></text:span><text:span text:style-name="T45">久了就不再有唾液</text:span></text:p>
            <text:p text:style-name="內文"><text:span text:style-name="T46"></text:span><text:span text:style-name="T47">突然鈴聲後再給食物</text:span><text:span text:style-name="T48"></text:span><text:span text:style-name="T49">又會有唾液。</text:span></text:p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>給相似鈴聲也會有唾液，</text:p>
            <text:p text:style-name="P55">換成拍桌子等不同聲音則沒有唾液。</text:p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>鈴聲與食物連結完成之後，換成鈴聲與鼓聲同時出現，</text:p>
            <text:p text:style-name="P61">久了鼓聲也會讓狗分泌唾液。</text:p>
          </table:table-cell>
        </table:table-row>
      </table:table>
      <text:p text:style-name="P62">3.舉自己生活中本能反應的古典制約例子(什麼刺激導致什麼本能反應)吧：</text:p>
      <text:p text:style-name="P63"><text:span text:style-name="T64"><draw:custom-shape svg:x="0in" svg:y="0.05278in" svg:width="6.29167in" svg:height="0.59167in" draw:z-index="251670528" draw:id="id2" draw:style-name="a6" draw:name="矩形: 圓角 9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65"><text:s text:c="2"/></text:span></text:p>
      <text:p text:style-name="P66"/>
      <text:p text:style-name="P67"/>
      <text:p text:style-name="P68"/>
      <text:p text:style-name="P69"><text:span text:style-name="T70">操作制約</text:span><text:span text:style-name="T71">(工具制約)</text:span></text:p>
      <text:p text:style-name="P72">‧古典制約是刺激與生理反應(__________)的連結，生理反應是依據刺激而來，個體被動。</text:p>
      <text:p text:style-name="P73">‧操作制約是刺激與行為反應的連結，行為是根據行為的________學習而產生，個體主動。</text:p>
      <text:p text:style-name="P74"/>
      <text:p text:style-name="P75"><text:span text:style-name="T76">1.</text:span><text:span text:style-name="T77">_________________</text:span><text:span text:style-name="T78">的嘗試錯誤學習</text:span><text:span text:style-name="T79"></text:span><text:span text:style-name="T80">貓迷籠實驗</text:span></text:p>
      <text:p text:style-name="P81"><text:s text:c="2"/>(1)_________律：身心狀態越餓，越會成功逃脫<text:s/></text:p>
      <text:p text:style-name="P82"><text:s text:c="2"/>(2)_________律：貓練習越多次，越會成功逃脫</text:p>
      <text:p text:style-name="P83"><text:s text:c="2"/>(3)_________律：貓逃了之後得到的食物越喜歡，越會成功逃脫</text:p>
      <text:p text:style-name="P84">2._________________的老鼠壓桿實驗</text:p>
      <text:p text:style-name="P85"><text:s text:c="2"/>(1)實驗介紹：</text:p>
      <text:p text:style-name="P86"><text:span text:style-name="T87"><draw:custom-shape svg:width="2.55in" svg:height="0.45in" draw:z-index="251659264" draw:id="id3" draw:style-name="a7" draw:transform="translate(-1.275in -0.225in) rotate(-3.14159) translate(3.82083in 0.46111in)" draw:name="箭號: 迴轉箭號 5" text:anchor-type="paragraph"><svg:title/><svg:desc/><draw:enhanced-geometry draw:path-stretchpoint-x="21600" draw:path-stretchpoint-y="21600" draw:type="non-primitive" svg:viewBox="0 0 21600 21600" draw:enhanced-path="M ?f3 ?f6 L ?f3 ?f24 A ?f72 ?f73 ?f74 ?f75 ?f3 ?f24 ?f69 ?f71  W ?f76 ?f77 ?f78 ?f79 ?f3 ?f24 ?f69 ?f71 L ?f31 ?f5 A ?f115 ?f116 ?f117 ?f118 ?f31 ?f5 ?f112 ?f114  W ?f119 ?f120 ?f121 ?f122 ?f31 ?f5 ?f112 ?f114 L ?f22 ?f21 ?f4 ?f21 ?f28 ?f19 ?f29 ?f21 ?f30 ?f21 ?f30 ?f27 A ?f162 ?f163 ?f164 ?f165 ?f30 ?f27 ?f159 ?f161  W ?f166 ?f167 ?f168 ?f169 ?f30 ?f27 ?f159 ?f161 L ?f27 ?f15 A ?f198 ?f199 ?f200 ?f201 ?f27 ?f15 ?f195 ?f197  W ?f202 ?f203 ?f204 ?f205 ?f27 ?f15 ?f195 ?f197 L ?f15 ?f6 Z N" draw:text-areas="?f3 ?f5 ?f4 ?f6" draw:glue-points="?f29 ?f21 ?f28 ?f19 ?f4 ?f21 ?f32 ?f5 ?f17 ?f6" draw:glue-point-leaving-directions="-180, -180, -90, -360, -180" draw:modifiers="25000 25000 25000 43750 750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$1"/><draw:equation draw:name="f12" draw:formula="$0"/><draw:equation draw:name="f13" draw:formula="$2"/><draw:equation draw:name="f14" draw:formula="$4"/><draw:equation draw:name="f15" draw:formula="?f9 * ?f12 / 100000"/><draw:equation draw:name="f16" draw:formula="?f9 * ?f11 / 100000"/><draw:equation draw:name="f17" draw:formula="?f15 / 2"/><draw:equation draw:name="f18" draw:formula="?f16 - ?f17"/><draw:equation draw:name="f19" draw:formula="?f7 * ?f14 / 100000"/><draw:equation draw:name="f20" draw:formula="?f9 * ?f13 / 100000"/><draw:equation draw:name="f21" draw:formula="?f19 - ?f20"/><draw:equation draw:name="f22" draw:formula="?f4 - ?f18"/><draw:equation draw:name="f23" draw:formula="$3"/><draw:equation draw:name="f24" draw:formula="?f9 * ?f23 / 100000"/><draw:equation draw:name="f25" draw:formula="?f24 - ?f15"/><draw:equation draw:name="f26" draw:formula="max(?f25, 0)"/><draw:equation draw:name="f27" draw:formula="?f15 + ?f26"/><draw:equation draw:name="f28" draw:formula="?f4 - ?f16"/><draw:equation draw:name="f29" draw:formula="?f28 - ?f16"/><draw:equation draw:name="f30" draw:formula="?f29 + ?f18"/><draw:equation draw:name="f31" draw:formula="?f22 - ?f24"/><draw:equation draw:name="f32" draw:formula="(?f15 + ?f30) / 2"/><draw:equation draw:name="f33" draw:formula="21550000 - ?f2"/><draw:equation draw:name="f34" draw:formula="if(?f33, ?f2, 21550000)"/><draw:equation draw:name="f35" draw:formula="-21550000 - ?f34"/><draw:equation draw:name="f36" draw:formula="if(?f35, -21550000, ?f34)"/><draw:equation draw:name="f37" draw:formula="?f1 + ?f36"/><draw:equation draw:name="f38" draw:formula="?f1 + ?f2"/><draw:equation draw:name="f39" draw:formula="?f38 * ?f10 / ?f1"/><draw:equation draw:name="f40" draw:formula="0 - ?f39"/><draw:equation draw:name="f41" draw:formula="cos(?f40)"/><draw:equation draw:name="f42" draw:formula="0 - ?f41"/><draw:equation draw:name="f43" draw:formula="?f42 * ?f24"/><draw:equation draw:name="f44" draw:formula="sin(?f40)"/><draw:equation draw:name="f45" draw:formula="0 - ?f44"/><draw:equation draw:name="f46" draw:formula="?f45 * ?f24"/><draw:equation draw:name="f47" draw:formula="sqrt(?f43 * ?f43 + ?f46 * ?f46 + 0 * 0)"/><draw:equation draw:name="f48" draw:formula="?f24 * ?f24 / ?f47"/><draw:equation draw:name="f49" draw:formula="?f45 * ?f48"/><draw:equation draw:name="f50" draw:formula="?f3 - ?f49"/><draw:equation draw:name="f51" draw:formula="?f42 * ?f48"/><draw:equation draw:name="f52" draw:formula="?f24 - ?f51"/><draw:equation draw:name="f53" draw:formula="?f50 - ?f24"/><draw:equation draw:name="f54" draw:formula="?f52 - ?f24"/><draw:equation draw:name="f55" draw:formula="?f50 + ?f24"/><draw:equation draw:name="f56" draw:formula="?f52 + ?f24"/><draw:equation draw:name="f57" draw:formula="?f37 + ?f2"/><draw:equation draw:name="f58" draw:formula="?f57 * ?f10 / ?f1"/><draw:equation draw:name="f59" draw:formula="0 - ?f58"/><draw:equation draw:name="f60" draw:formula="cos(?f59)"/><draw:equation draw:name="f61" draw:formula="0 - ?f60"/><draw:equation draw:name="f62" draw:formula="?f61 * ?f24"/><draw:equation draw:name="f63" draw:formula="sin(?f59)"/><draw:equation draw:name="f64" draw:formula="0 - ?f63"/><draw:equation draw:name="f65" draw:formula="?f64 * ?f24"/><draw:equation draw:name="f66" draw:formula="sqrt(?f62 * ?f62 + ?f65 * ?f65 + 0 * 0)"/><draw:equation draw:name="f67" draw:formula="?f24 * ?f24 / ?f66"/><draw:equation draw:name="f68" draw:formula="?f64 * ?f67"/><draw:equation draw:name="f69" draw:formula="?f50 + ?f68"/><draw:equation draw:name="f70" draw:formula="?f61 * ?f67"/><draw:equation draw:name="f71" draw:formula="?f52 + ?f70"/><draw:equation draw:name="f72" draw:formula="if(?f36, ?f3, ?f53)"/><draw:equation draw:name="f73" draw:formula="if(?f36, ?f24, ?f54)"/><draw:equation draw:name="f74" draw:formula="if(?f36, ?f3, ?f55)"/><draw:equation draw:name="f75" draw:formula="if(?f36, ?f24, ?f56)"/><draw:equation draw:name="f76" draw:formula="if(?f36, ?f53, ?f69)"/><draw:equation draw:name="f77" draw:formula="if(?f36, ?f54, ?f71)"/><draw:equation draw:name="f78" draw:formula="if(?f36, ?f55, ?f69)"/><draw:equation draw:name="f79" draw:formula="if(?f36, ?f56, ?f71)"/><draw:equation draw:name="f80" draw:formula="?f0 + ?f36"/><draw:equation draw:name="f81" draw:formula="?f0 + ?f2"/><draw:equation draw:name="f82" draw:formula="?f81 * ?f10 / ?f1"/><draw:equation draw:name="f83" draw:formula="0 - ?f82"/><draw:equation draw:name="f84" draw:formula="cos(?f83)"/><draw:equation draw:name="f85" draw:formula="0 - ?f84"/><draw:equation draw:name="f86" draw:formula="?f85 * ?f24"/><draw:equation draw:name="f87" draw:formula="sin(?f83)"/><draw:equation draw:name="f88" draw:formula="0 - ?f87"/><draw:equation draw:name="f89" draw:formula="?f88 * ?f24"/><draw:equation draw:name="f90" draw:formula="sqrt(?f86 * ?f86 + ?f89 * ?f89 + 0 * 0)"/><draw:equation draw:name="f91" draw:formula="?f24 * ?f24 / ?f90"/><draw:equation draw:name="f92" draw:formula="?f88 * ?f91"/><draw:equation draw:name="f93" draw:formula="?f31 - ?f92"/><draw:equation draw:name="f94" draw:formula="?f85 * ?f91"/><draw:equation draw:name="f95" draw:formula="?f5 - ?f94"/><draw:equation draw:name="f96" draw:formula="?f93 - ?f24"/><draw:equation draw:name="f97" draw:formula="?f95 - ?f24"/><draw:equation draw:name="f98" draw:formula="?f93 + ?f24"/><draw:equation draw:name="f99" draw:formula="?f95 + ?f24"/><draw:equation draw:name="f100" draw:formula="?f80 + ?f2"/><draw:equation draw:name="f101" draw:formula="?f100 * ?f10 / ?f1"/><draw:equation draw:name="f102" draw:formula="0 - ?f101"/><draw:equation draw:name="f103" draw:formula="cos(?f102)"/><draw:equation draw:name="f104" draw:formula="0 - ?f103"/><draw:equation draw:name="f105" draw:formula="?f104 * ?f24"/><draw:equation draw:name="f106" draw:formula="sin(?f102)"/><draw:equation draw:name="f107" draw:formula="0 - ?f106"/><draw:equation draw:name="f108" draw:formula="?f107 * ?f24"/><draw:equation draw:name="f109" draw:formula="sqrt(?f105 * ?f105 + ?f108 * ?f108 + 0 * 0)"/><draw:equation draw:name="f110" draw:formula="?f24 * ?f24 / ?f109"/><draw:equation draw:name="f111" draw:formula="?f107 * ?f110"/><draw:equation draw:name="f112" draw:formula="?f93 + ?f111"/><draw:equation draw:name="f113" draw:formula="?f104 * ?f110"/><draw:equation draw:name="f114" draw:formula="?f95 + ?f113"/><draw:equation draw:name="f115" draw:formula="if(?f36, ?f31, ?f96)"/><draw:equation draw:name="f116" draw:formula="if(?f36, ?f5, ?f97)"/><draw:equation draw:name="f117" draw:formula="if(?f36, ?f31, ?f98)"/><draw:equation draw:name="f118" draw:formula="if(?f36, ?f5, ?f99)"/><draw:equation draw:name="f119" draw:formula="if(?f36, ?f96, ?f112)"/><draw:equation draw:name="f120" draw:formula="if(?f36, ?f97, ?f114)"/><draw:equation draw:name="f121" draw:formula="if(?f36, ?f98, ?f112)"/><draw:equation draw:name="f122" draw:formula="if(?f36, ?f99, ?f114)"/><draw:equation draw:name="f123" draw:formula="21550000 - -5400000"/><draw:equation draw:name="f124" draw:formula="if(?f123, -5400000, 21550000)"/><draw:equation draw:name="f125" draw:formula="-21550000 - ?f124"/><draw:equation draw:name="f126" draw:formula="if(?f125, -21550000, ?f124)"/><draw:equation draw:name="f127" draw:formula="0 + ?f126"/><draw:equation draw:name="f128" draw:formula="0 + ?f2"/><draw:equation draw:name="f129" draw:formula="?f128 * ?f10 / ?f1"/><draw:equation draw:name="f130" draw:formula="0 - ?f129"/><draw:equation draw:name="f131" draw:formula="cos(?f130)"/><draw:equation draw:name="f132" draw:formula="0 - ?f131"/><draw:equation draw:name="f133" draw:formula="?f132 * ?f26"/><draw:equation draw:name="f134" draw:formula="sin(?f130)"/><draw:equation draw:name="f135" draw:formula="0 - ?f134"/><draw:equation draw:name="f136" draw:formula="?f135 * ?f26"/><draw:equation draw:name="f137" draw:formula="sqrt(?f133 * ?f133 + ?f136 * ?f136 + 0 * 0)"/><draw:equation draw:name="f138" draw:formula="?f26 * ?f26 / ?f137"/><draw:equation draw:name="f139" draw:formula="?f135 * ?f138"/><draw:equation draw:name="f140" draw:formula="?f30 - ?f139"/><draw:equation draw:name="f141" draw:formula="?f132 * ?f138"/><draw:equation draw:name="f142" draw:formula="?f27 - ?f141"/><draw:equation draw:name="f143" draw:formula="?f140 - ?f26"/><draw:equation draw:name="f144" draw:formula="?f142 - ?f26"/><draw:equation draw:name="f145" draw:formula="?f140 + ?f26"/><draw:equation draw:name="f146" draw:formula="?f142 + ?f26"/><draw:equation draw:name="f147" draw:formula="?f127 + ?f2"/><draw:equation draw:name="f148" draw:formula="?f147 * ?f10 / ?f1"/><draw:equation draw:name="f149" draw:formula="0 - ?f148"/><draw:equation draw:name="f150" draw:formula="cos(?f149)"/><draw:equation draw:name="f151" draw:formula="0 - ?f150"/><draw:equation draw:name="f152" draw:formula="?f151 * ?f26"/><draw:equation draw:name="f153" draw:formula="sin(?f149)"/><draw:equation draw:name="f154" draw:formula="0 - ?f153"/><draw:equation draw:name="f155" draw:formula="?f154 * ?f26"/><draw:equation draw:name="f156" draw:formula="sqrt(?f152 * ?f152 + ?f155 * ?f155 + 0 * 0)"/><draw:equation draw:name="f157" draw:formula="?f26 * ?f26 / ?f156"/><draw:equation draw:name="f158" draw:formula="?f154 * ?f157"/><draw:equation draw:name="f159" draw:formula="?f140 + ?f158"/><draw:equation draw:name="f160" draw:formula="?f151 * ?f157"/><draw:equation draw:name="f161" draw:formula="?f142 + ?f160"/><draw:equation draw:name="f162" draw:formula="if(?f126, ?f30, ?f143)"/><draw:equation draw:name="f163" draw:formula="if(?f126, ?f27, ?f144)"/><draw:equation draw:name="f164" draw:formula="if(?f126, ?f30, ?f145)"/><draw:equation draw:name="f165" draw:formula="if(?f126, ?f27, ?f146)"/><draw:equation draw:name="f166" draw:formula="if(?f126, ?f143, ?f159)"/><draw:equation draw:name="f167" draw:formula="if(?f126, ?f144, ?f161)"/><draw:equation draw:name="f168" draw:formula="if(?f126, ?f145, ?f159)"/><draw:equation draw:name="f169" draw:formula="if(?f126, ?f146, ?f161)"/><draw:equation draw:name="f170" draw:formula="?f0 + ?f126"/><draw:equation draw:name="f171" draw:formula="?f85 * ?f26"/><draw:equation draw:name="f172" draw:formula="?f88 * ?f26"/><draw:equation draw:name="f173" draw:formula="sqrt(?f171 * ?f171 + ?f172 * ?f172 + 0 * 0)"/><draw:equation draw:name="f174" draw:formula="?f26 * ?f26 / ?f173"/><draw:equation draw:name="f175" draw:formula="?f88 * ?f174"/><draw:equation draw:name="f176" draw:formula="?f27 - ?f175"/><draw:equation draw:name="f177" draw:formula="?f85 * ?f174"/><draw:equation draw:name="f178" draw:formula="?f15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70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126, ?f27, ?f179)"/><draw:equation draw:name="f199" draw:formula="if(?f126, ?f15, ?f180)"/><draw:equation draw:name="f200" draw:formula="if(?f126, ?f27, ?f181)"/><draw:equation draw:name="f201" draw:formula="if(?f126, ?f15, ?f182)"/><draw:equation draw:name="f202" draw:formula="if(?f126, ?f179, ?f195)"/><draw:equation draw:name="f203" draw:formula="if(?f126, ?f180, ?f197)"/><draw:equation draw:name="f204" draw:formula="if(?f126, ?f181, ?f195)"/><draw:equation draw:name="f205" draw:formula="if(?f126, ?f182, ?f197)"/></draw:enhanced-geometry></draw:custom-shape></text:span><text:span text:style-name="T88">桿(制約刺激)</text:span><text:span text:style-name="T89"></text:span><text:span text:style-name="T90">壓桿(制約</text:span><text:span text:style-name="T91">反應</text:span><text:span text:style-name="T92">)</text:span><text:span text:style-name="T93"></text:span><text:span text:style-name="T94">食物(</text:span><text:span text:style-name="T95">增強物</text:span><text:span text:style-name="T96">)</text:span><text:span text:style-name="T97"></text:span><text:span text:style-name="T98">吃食物(快樂u</text:span><text:span text:style-name="T99">p</text:span><text:span text:style-name="T100">)</text:span></text:p>
      <text:p text:style-name="P101"/>
      <text:soft-page-break/>
      <text:p text:style-name="P102"><text:s text:c="2"/>(2)增強物的分類</text:p>
      <table:table table:style-name="Table103">
        <table:table-columns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>
            <text:p text:style-name="P109">分類依據</text:p>
          </table:table-cell>
          <table:table-cell table:style-name="TableCell110">
            <text:p text:style-name="P111">名<text:s text:c="2"/>稱</text:p>
          </table:table-cell>
          <table:table-cell table:style-name="TableCell112">
            <text:p text:style-name="P113">內<text:s text:c="13"/>容</text:p>
          </table:table-cell>
        </table:table-row>
        <table:table-row table:style-name="TableRow114">
          <table:table-cell table:style-name="TableCell115" table:number-rows-spanned="2">
            <text:p text:style-name="P116">效果</text:p>
          </table:table-cell>
          <table:table-cell table:style-name="TableCell117">
            <text:p text:style-name="P118"/>
          </table:table-cell>
          <table:table-cell table:style-name="TableCell119">
            <text:p text:style-name="P120">若XXX，則得到XXX好處</text:p>
          </table:table-cell>
        </table:table-row>
        <table:table-row table:style-name="TableRow121">
          <table:covered-table-cell>
            <text:p text:style-name="P122"/>
          </table:covered-table-cell>
          <table:table-cell table:style-name="TableCell123">
            <text:p text:style-name="P124"/>
          </table:table-cell>
          <table:table-cell table:style-name="TableCell125">
            <text:p text:style-name="P126">若XXX，則移除XXX壞處</text:p>
          </table:table-cell>
        </table:table-row>
        <table:table-row table:style-name="TableRow127">
          <table:table-cell table:style-name="TableCell128" table:number-rows-spanned="2">
            <text:p text:style-name="P129">層次</text:p>
          </table:table-cell>
          <table:table-cell table:style-name="TableCell130">
            <text:p text:style-name="P131"/>
          </table:table-cell>
          <table:table-cell table:style-name="TableCell132">
            <text:p text:style-name="P133">最初使個體行為後得到開心的物品</text:p>
          </table:table-cell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/>
          </table:table-cell>
          <table:table-cell table:style-name="TableCell138">
            <text:p text:style-name="P139">和原級增強物產生關聯，最後單獨出現也能使行為增加的物品</text:p>
            <text:p text:style-name="P140">(1)社會性增強ex<text:s/>_________________</text:p>
            <text:p text:style-name="P141">(2)_____________<text:s/>ex獎狀、點數、加分</text:p>
            <text:p text:style-name="P142">(3)普里馬克原則(用更吸引的活動來作為沒那麼喜歡的活動獎勵)</text:p>
            <text:p text:style-name="P143">(4)連續漸進法：行為塑造</text:p>
          </table:table-cell>
        </table:table-row>
        <table:table-row table:style-name="TableRow144">
          <table:table-cell table:style-name="TableCell145" table:number-rows-spanned="2">
            <text:p text:style-name="P146">出現時間</text:p>
          </table:table-cell>
          <table:table-cell table:style-name="TableCell147">
            <text:p text:style-name="P148"/>
          </table:table-cell>
          <table:table-cell table:style-name="TableCell149">
            <text:p text:style-name="P150">行為出現立刻獲得獎賞</text:p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/>
          </table:table-cell>
          <table:table-cell table:style-name="TableCell155">
            <text:p text:style-name="P156">行為出現一段時間才獲得獎賞</text:p>
          </table:table-cell>
        </table:table-row>
        <table:table-row table:style-name="TableRow157">
          <table:table-cell table:style-name="TableCell158" table:number-rows-spanned="2">
            <text:p text:style-name="P159">給予方式</text:p>
          </table:table-cell>
          <table:table-cell table:style-name="TableCell160">
            <text:p text:style-name="P161"/>
          </table:table-cell>
          <table:table-cell table:style-name="TableCell162">
            <text:p text:style-name="P163">每次正確行為出現都給獎賞</text:p>
          </table:table-cell>
        </table:table-row>
        <table:table-row table:style-name="TableRow164">
          <table:covered-table-cell>
            <text:p text:style-name="P165"/>
          </table:covered-table-cell>
          <table:table-cell table:style-name="TableCell166">
            <text:p text:style-name="P167"/>
          </table:table-cell>
          <table:table-cell table:style-name="TableCell168">
            <text:p text:style-name="P169">不會每次給(1)不定時(2)不定次</text:p>
          </table:table-cell>
        </table:table-row>
      </table:table>
      <text:p text:style-name="P170"/>
      <text:p text:style-name="P171"><text:s text:c="2"/>(3)行為的減少/消除不良行為</text:p>
      <text:p text:style-name="P172"><text:span text:style-name="T173"><text:s text:c="4"/></text:span><text:span text:style-name="T174"><text:s/></text:span><text:span text:style-name="T175">方法：</text:span><text:span text:style-name="T176">a.</text:span><text:span text:style-name="T177">增強相競行為</text:span><text:span text:style-name="T178"><text:s/></text:span><text:span text:style-name="T179"><text:s/></text:span><text:span text:style-name="T180">b.</text:span><text:span text:style-name="T181">消弱</text:span><text:span text:style-name="T182"><text:s/></text:span><text:span text:style-name="T183"><text:s/>c</text:span><text:span text:style-name="T184">饜足</text:span><text:span text:style-name="T185"><text:s/></text:span><text:span text:style-name="T186"><text:s/></text:span><text:span text:style-name="T187">d.</text:span><text:span text:style-name="T188">懲罰</text:span><text:span text:style-name="T189">：給予</text:span><text:span text:style-name="T190">厭惡物</text:span><text:span text:style-name="T191">，或</text:span><text:span text:style-name="T192">剝奪喜歡物</text:span><text:span text:style-name="T193">。</text:span></text:p>
      <text:p text:style-name="P194"><text:s text:c="2"/><text:s text:c="3"/></text:p>
      <text:p text:style-name="P195"><text:span text:style-name="T196"><text:s text:c="5"/></text:span><text:span text:style-name="T197">可能</text:span><text:span text:style-name="T198">負面效果：</text:span><text:span text:style-name="T199">a.</text:span><text:span text:style-name="T200">懼學</text:span><text:span text:style-name="T201"><text:s/></text:span><text:span text:style-name="T202">b.</text:span><text:span text:style-name="T203">漣漪效應</text:span><text:span text:style-name="T204">c.</text:span><text:span text:style-name="T205">習得無助</text:span><text:span text:style-name="T206"><text:s/></text:span><text:span text:style-name="T207">d.</text:span><text:span text:style-name="T208">消弱</text:span><text:span text:style-name="T209">前</text:span><text:span text:style-name="T210">先增強</text:span></text:p>
      <text:p text:style-name="P211"/>
      <text:p text:style-name="P212"><text:span text:style-name="T213"><draw:custom-shape svg:x="-0.0875in" svg:y="0.07639in" svg:width="6.85in" svg:height="5.00833in" draw:z-index="251671552" draw:id="id4" draw:style-name="a8" draw:name="矩形: 圓角 8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94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<text:p text:style-name="P214">問題與討論：幫幫無奈的社長想辦法</text:p>
      <text:p text:style-name="內文"><text:span text:style-name="T215"><text:s text:c="12"/>(</text:span><text:span text:style-name="T216">正增強</text:span><text:span text:style-name="T217">/</text:span><text:span text:style-name="T218">負增強</text:span><text:span text:style-name="T219">/</text:span><text:span text:style-name="T220">原級增強</text:span><text:span text:style-name="T221">/</text:span><text:span text:style-name="T222">次級增強</text:span><text:span text:style-name="T223">/</text:span><text:span text:style-name="T224">削弱</text:span><text:span text:style-name="T225">/</text:span><text:span text:style-name="T226">懲罰</text:span><text:span text:style-name="T227">/</text:span><text:span text:style-name="T228">饜足</text:span><text:span text:style-name="T229">…</text:span><text:span text:style-name="T230">)</text:span></text:p>
      <text:p text:style-name="P231"/>
      <text:p text:style-name="P232"/>
      <text:p text:style-name="P233"/>
      <text:p text:style-name="P234"/>
      <text:p text:style-name="P235">師生交流區：</text:p>
      <text:p text:style-name="內文"><text:span text:style-name="T236">寫下學完今天行為學派學習心理學之後，有什麼心得、發現，或是分析自己的困難列出改善策略，或是想到任何問題，歡迎寫下來喔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Calibri" style:font-name-asian="新細明體" style:font-name-complex="Times New Roman"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il" style:display-name="il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Arial"/>
    </style:style>
    <style:style style:name="WW_CharLFO2LVL2" style:family="text">
      <style:text-properties style:font-name="Arial"/>
    </style:style>
    <style:style style:name="WW_CharLFO2LVL3" style:family="text">
      <style:text-properties style:font-name="Arial"/>
    </style:style>
    <style:style style:name="WW_CharLFO2LVL4" style:family="text">
      <style:text-properties style:font-name="Arial"/>
    </style:style>
    <style:style style:name="WW_CharLFO2LVL5" style:family="text">
      <style:text-properties style:font-name="Arial"/>
    </style:style>
    <style:style style:name="WW_CharLFO2LVL6" style:family="text">
      <style:text-properties style:font-name="Arial"/>
    </style:style>
    <style:style style:name="WW_CharLFO2LVL7" style:family="text">
      <style:text-properties style:font-name="Arial"/>
    </style:style>
    <style:style style:name="WW_CharLFO2LVL8" style:family="text">
      <style:text-properties style:font-name="Arial"/>
    </style:style>
    <style:style style:name="WW_CharLFO2LVL9" style:family="text">
      <style:text-properties style:font-name="Arial"/>
    </style:style>
    <style:style style:name="WW_CharLFO3LVL1" style:family="text">
      <style:text-properties style:font-name="Arial"/>
    </style:style>
    <style:style style:name="WW_CharLFO3LVL2" style:family="text">
      <style:text-properties style:font-name="Arial"/>
    </style:style>
    <style:style style:name="WW_CharLFO3LVL3" style:family="text">
      <style:text-properties style:font-name="Arial"/>
    </style:style>
    <style:style style:name="WW_CharLFO3LVL4" style:family="text">
      <style:text-properties style:font-name="Arial"/>
    </style:style>
    <style:style style:name="WW_CharLFO3LVL5" style:family="text">
      <style:text-properties style:font-name="Arial"/>
    </style:style>
    <style:style style:name="WW_CharLFO3LVL6" style:family="text">
      <style:text-properties style:font-name="Arial"/>
    </style:style>
    <style:style style:name="WW_CharLFO3LVL7" style:family="text">
      <style:text-properties style:font-name="Arial"/>
    </style:style>
    <style:style style:name="WW_CharLFO3LVL8" style:family="text">
      <style:text-properties style:font-name="Arial"/>
    </style:style>
    <style:style style:name="WW_CharLFO3LVL9" style:family="text">
      <style:text-properties style:font-name="Arial"/>
    </style:style>
    <style:style style:name="WW_CharLFO4LVL1" style:family="text">
      <style:text-properties style:font-name="Arial"/>
    </style:style>
    <style:style style:name="WW_CharLFO4LVL2" style:family="text">
      <style:text-properties style:font-name="Arial"/>
    </style:style>
    <style:style style:name="WW_CharLFO4LVL3" style:family="text">
      <style:text-properties style:font-name="Arial"/>
    </style:style>
    <style:style style:name="WW_CharLFO4LVL4" style:family="text">
      <style:text-properties style:font-name="Arial"/>
    </style:style>
    <style:style style:name="WW_CharLFO4LVL5" style:family="text">
      <style:text-properties style:font-name="Arial"/>
    </style:style>
    <style:style style:name="WW_CharLFO4LVL6" style:family="text">
      <style:text-properties style:font-name="Arial"/>
    </style:style>
    <style:style style:name="WW_CharLFO4LVL7" style:family="text">
      <style:text-properties style:font-name="Arial"/>
    </style:style>
    <style:style style:name="WW_CharLFO4LVL8" style:family="text">
      <style:text-properties style:font-name="Arial"/>
    </style:style>
    <style:style style:name="WW_CharLFO4LVL9" style:family="text">
      <style:text-properties style:font-name="Arial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2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2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2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2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2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2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2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3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3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3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3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3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3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3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4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4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4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4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4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4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4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2944in"/>
      </style:footer-style>
    </style:page-layout>
  </office:automatic-styles>
  <office:master-styles>
    <style:master-page style:name="MP0" style:page-layout-name="PL0">
      <style:header>
        <text:p text:style-name="頁首"><text:s text:c="41"/>班級：___________<text:s/>座號：______<text:s/>姓名：__________________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tpc</meta:initial-creator>
    <dc:creator>user</dc:creator>
    <meta:creation-date>2021-12-01T08:04:00Z</meta:creation-date>
    <dc:date>2021-12-01T08:04:00Z</dc:date>
    <meta:template xlink:href="Normal.dotm" xlink:type="simple"/>
    <meta:editing-cycles>2</meta:editing-cycles>
    <meta:editing-duration>PT0S</meta:editing-duration>
    <meta:document-statistic meta:page-count="2" meta:paragraph-count="2" meta:word-count="201" meta:character-count="1351" meta:row-count="9" meta:non-whitespace-character-count="1152"/>
  </office:meta>
</office:document-meta>
</file>