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2" style:parent-style-name="內文" style:family="paragraph">
      <style:text-properties style:font-name="標楷體" style:font-name-asian="標楷體" style:font-size-complex="12pt"/>
    </style:style>
    <style:style style:name="P13" style:parent-style-name="內文" style:family="paragraph">
      <style:text-properties style:font-name="標楷體" style:font-name-asian="標楷體" style:font-size-complex="12pt"/>
    </style:style>
    <style:style style:name="P14" style:parent-style-name="內文" style:family="paragraph">
      <style:text-properties style:font-name="標楷體" style:font-name-asian="標楷體" style:font-size-complex="12pt"/>
    </style:style>
    <style:style style:name="P15" style:parent-style-name="內文" style:family="paragraph">
      <style:text-properties style:font-name="標楷體" style:font-name-asian="標楷體" style:font-size-complex="12pt"/>
    </style:style>
    <style:style style:name="P16" style:parent-style-name="內文" style:family="paragraph">
      <style:text-properties style:font-name="標楷體" style:font-name-asian="標楷體" style:font-size-complex="12pt"/>
    </style:style>
    <style:style style:name="P17" style:parent-style-name="內文" style:family="paragraph">
      <style:text-properties style:font-name="標楷體" style:font-name-asian="標楷體" style:font-size-complex="12pt"/>
    </style:style>
    <style:style style:name="P18" style:parent-style-name="內文" style:family="paragraph">
      <style:text-properties style:font-name="標楷體" style:font-name-asian="標楷體" style:font-size-complex="12pt"/>
    </style:style>
    <style:style style:name="P19" style:parent-style-name="內文" style:family="paragraph">
      <style:text-properties style:font-name="標楷體" style:font-name-asian="標楷體" style:font-size-complex="12pt"/>
    </style:style>
    <style:style style:name="P20" style:parent-style-name="內文" style:family="paragraph">
      <style:text-properties style:font-name="標楷體" style:font-name-asian="標楷體" style:font-size-complex="12pt"/>
    </style:style>
    <style:style style:name="P21" style:parent-style-name="內文" style:family="paragraph">
      <style:text-properties style:font-name="標楷體" style:font-name-asian="標楷體" style:font-size-complex="12pt"/>
    </style:style>
    <style:style style:name="P22" style:parent-style-name="內文" style:family="paragraph">
      <style:text-properties style:font-name="標楷體" style:font-name-asian="標楷體" style:font-size-complex="12pt"/>
    </style:style>
    <style:style style:name="P23" style:parent-style-name="內文" style:family="paragraph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Wingdings" style:font-name-asian="Wingdings" style:font-name-complex="Wingdings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Wingdings" style:font-name-asian="Wingdings" style:font-name-complex="Wingdings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Wingdings" style:font-name-asian="Wingdings" style:font-name-complex="Wingdings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P40" style:parent-style-name="內文" style:family="paragraph">
      <style:text-properties style:font-name="標楷體" style:font-name-asian="標楷體" style:font-size-complex="12pt"/>
    </style:style>
    <style:style style:name="P41" style:parent-style-name="內文" style:family="paragraph">
      <style:text-properties style:font-name="標楷體" style:font-name-asian="標楷體" style:font-size-complex="12pt"/>
    </style:style>
    <style:style style:name="P42" style:parent-style-name="內文" style:family="paragraph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Wingdings" style:font-name-asian="Wingdings" style:font-name-complex="Wingdings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family="paragraph">
      <style:text-properties style:font-name="標楷體" style:font-name-asian="標楷體" style:font-size-complex="12pt"/>
    </style:style>
    <style:style style:name="P46" style:parent-style-name="內文" style:family="paragraph">
      <style:text-properties style:font-name="標楷體" style:font-name-asian="標楷體" style:font-size-complex="12pt"/>
    </style:style>
    <style:style style:name="P47" style:parent-style-name="內文" style:family="paragraph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Wingdings" style:font-name-asian="Wingdings" style:font-name-complex="Wingdings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P51" style:parent-style-name="內文" style:family="paragraph">
      <style:text-properties style:font-name="標楷體" style:font-name-asian="標楷體" style:font-size-complex="12pt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P53" style:parent-style-name="內文" style:family="paragraph">
      <style:text-properties style:font-name="標楷體" style:font-name-asian="標楷體" style:font-size-complex="12pt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P56" style:parent-style-name="內文" style:family="paragraph">
      <style:text-properties style:font-name="標楷體" style:font-name-asian="標楷體" style:font-size-complex="12pt"/>
    </style:style>
    <style:style style:name="P57" style:parent-style-name="內文" style:family="paragraph">
      <style:text-properties style:font-name="標楷體" style:font-name-asian="標楷體" style:font-size-complex="12pt"/>
    </style:style>
    <style:style style:name="P58" style:parent-style-name="內文" style:family="paragraph">
      <style:text-properties style:font-name="標楷體" style:font-name-asian="標楷體" style:font-size-complex="12pt"/>
    </style:style>
    <style:style style:name="P59" style:parent-style-name="內文" style:family="paragraph">
      <style:text-properties style:font-name="標楷體" style:font-name-asian="標楷體" style:font-size-complex="12pt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-content" style:vertical-rel="paragraph" style:horizontal-pos="right" style:vertical-pos="from-top"/>
    </style:style>
  </office:automatic-styles>
  <office:body>
    <office:text text:use-soft-page-breaks="true">
      <text:p text:style-name="P1"><text:span text:style-name="T2">1</text:span><text:span text:style-name="T3">10</text:span><text:span text:style-name="T4">學年度</text:span><text:span text:style-name="T5">高二選修</text:span><text:span text:style-name="T6">【</text:span><text:span text:style-name="T7">人我關係</text:span><text:span text:style-name="T8">—</text:span><text:span text:style-name="T9">心理學初探與體驗活動</text:span><text:span text:style-name="T10">】</text:span></text:p>
      <text:p text:style-name="P11">0902第一節課學習單</text:p>
      <text:p text:style-name="P12">一、心理學興趣調查(不用寫在這裡，寫在白色小紙條上)</text:p>
      <text:p text:style-name="P13">1、你想像中，心理學在學什麼？</text:p>
      <text:p text:style-name="P14">2、心理學哪裡吸引你？為什麼會喜歡？</text:p>
      <text:p text:style-name="P15">3、過去有沒有接觸過心理學相關的書籍/電影/電視劇？</text:p>
      <text:p text:style-name="P16"/>
      <text:p text:style-name="P17">二、超級準心理測驗：我是_____________型</text:p>
      <text:p text:style-name="P18"/>
      <text:p text:style-name="P19">三、心理學小測驗：</text:p>
      <text:p text:style-name="P20">(1)_______<text:s/>(2)_______<text:s/>(3)_______________________________________________________<text:s/><text:line-break/>(4)_______<text:s/>(5)_______<text:s/>(6)A:______<text:s text:c="2"/>B:______ <text:s/>C:______</text:p>
      <text:p text:style-name="P21">(7)_______<text:s/>(8)_______<text:s/>(9)_______ (10)__________________________________________</text:p>
      <text:p text:style-name="P22">(11)______</text:p>
      <text:p text:style-name="P23"/>
      <text:p text:style-name="內文"><text:span text:style-name="T24">5</text:span><text:span text:style-name="T25">.</text:span><text:span text:style-name="T26">網路資源：</text:span><text:span text:style-name="T27">C</text:span><text:span text:style-name="T28">olleGO</text:span><text:span text:style-name="T29"></text:span><text:span text:style-name="T30">社會心理學群</text:span><text:span text:style-name="T31"></text:span><text:span text:style-name="T32">查詢學類</text:span><text:span text:style-name="T33">學系，</text:span><text:span text:style-name="T34">回答以下問題</text:span></text:p>
      <text:p text:style-name="內文"><text:span text:style-name="T35"><draw:frame draw:z-index="251658240" draw:style-name="a0" draw:name="圖片 4" text:anchor-type="paragraph" svg:x="0in" svg:y="0.02083in" svg:width="2.09167in" svg:height="2.09167in" style:rel-width="scale" style:rel-height="scale"><draw:image xlink:href="media/image1.jpg" xlink:type="simple" xlink:show="embed" xlink:actuate="onLoad"/><svg:title/><svg:desc/></draw:frame></text:span><text:span text:style-name="T36">請查詢大學心理系，</text:span></text:p>
      <text:p text:style-name="內文"><text:span text:style-name="T37"></text:span><text:span text:style-name="T38">選出偏理組的心理系</text:span><text:span text:style-name="T39">一個：</text:span></text:p>
      <text:p text:style-name="P40"/>
      <text:p text:style-name="P41">_______________大學____________________________系</text:p>
      <text:p text:style-name="P42"/>
      <text:p text:style-name="內文"><text:span text:style-name="T43"></text:span><text:span text:style-name="T44">偏文組的心理系一個：</text:span></text:p>
      <text:p text:style-name="P45"/>
      <text:p text:style-name="P46">_______________大學____________________________系</text:p>
      <text:p text:style-name="P47"/>
      <text:p text:style-name="內文"><text:span text:style-name="T48"></text:span><text:span text:style-name="T49">文理區分不明顯的心理系一個：</text:span><text:span text:style-name="T50"><text:line-break/></text:span></text:p>
      <text:p text:style-name="P51">_______________大學____________________________系</text:p>
      <text:p text:style-name="P52"/>
      <text:p text:style-name="P53">6.上完第一次課程，感想是</text:p>
      <text:p text:style-name="P54"><text:s text:c="2"/>(1)我期待的本學期課程內容有_______________________________________</text:p>
      <text:p text:style-name="P55"/>
      <text:p text:style-name="P56"><text:s text:c="2"/>(2)我還想要學到哪些心理學的內容？_____________________________________</text:p>
      <text:p text:style-name="P57"/>
      <text:p text:style-name="P58"><text:s text:c="2"/>(3)感想、期待、失望想退選、悄悄話，都歡迎告訴老師喔！</text:p>
      <text:p text:style-name="P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Times New Roman"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il" style:display-name="il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2944in"/>
      </style:footer-style>
    </style:page-layout>
  </office:automatic-styles>
  <office:master-styles>
    <style:master-page style:name="MP0" style:page-layout-name="PL0">
      <style:header>
        <text:p text:style-name="頁首"><text:s text:c="41"/>班級：___________<text:s/>座號：______<text:s/>姓名：__________________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tpc</meta:initial-creator>
    <dc:creator>user</dc:creator>
    <meta:creation-date>2021-09-02T06:13:00Z</meta:creation-date>
    <dc:date>2021-09-02T06:13:00Z</dc:date>
    <meta:print-date>2021-09-02T00:2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8" meta:character-count="794" meta:row-count="5" meta:non-whitespace-character-count="677"/>
  </office:meta>
</office:document-meta>
</file>